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PMingLiU" svg:font-family="PMingLiU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</office:font-face-decls>
  <office:automatic-styles>
    <style:style style:name="P1" style:family="paragraph" style:parent-style-name="Salutation">
      <style:paragraph-properties fo:text-align="center" style:justify-single-word="false"/>
    </style:style>
    <style:style style:name="P2" style:family="paragraph" style:parent-style-name="Salutation">
      <style:paragraph-properties fo:line-height="0.706cm"/>
    </style:style>
    <style:style style:name="P3" style:family="paragraph" style:parent-style-name="Standard">
      <style:paragraph-properties fo:margin-left="0.423cm" fo:margin-right="0cm" fo:line-height="0.706cm" fo:text-indent="-0.423cm" style:auto-text-indent="false"/>
    </style:style>
    <style:style style:name="P4" style:family="paragraph" style:parent-style-name="Standard">
      <style:paragraph-properties fo:margin-left="0.499cm" fo:margin-right="0cm" fo:line-height="0.706cm" fo:text-indent="0.766cm" style:auto-text-indent="false"/>
    </style:style>
    <style:style style:name="P5" style:family="paragraph" style:parent-style-name="Standard">
      <style:paragraph-properties fo:line-height="0.706cm"/>
    </style:style>
    <style:style style:name="P6" style:family="paragraph" style:parent-style-name="Standard">
      <style:paragraph-properties fo:margin-top="0cm" fo:margin-bottom="0.318cm" style:contextual-spacing="false" fo:line-height="0.706cm" fo:text-align="center" style:justify-single-word="false"/>
    </style:style>
    <style:style style:name="P7" style:family="paragraph" style:parent-style-name="Standard" style:list-style-name="WWNum1">
      <style:paragraph-properties fo:line-height="0.706cm"/>
    </style:style>
    <style:style style:name="P8" style:family="paragraph" style:parent-style-name="Standard">
      <style:paragraph-properties fo:margin-left="0.503cm" fo:margin-right="0cm" fo:line-height="0.706cm" fo:text-indent="0cm" style:auto-text-indent="false"/>
    </style:style>
    <style:style style:name="P9" style:family="paragraph" style:parent-style-name="Standard">
      <style:paragraph-properties fo:margin-top="0.318cm" fo:margin-bottom="0cm" style:contextual-spacing="false" fo:line-height="150%" fo:text-align="center" style:justify-single-word="false"/>
    </style:style>
    <style:style style:name="P10" style:family="paragraph" style:parent-style-name="Standard">
      <style:paragraph-properties fo:margin-left="4.5cm" fo:margin-right="0cm" fo:line-height="0.706cm" fo:text-indent="-4.5cm" style:auto-text-indent="false"/>
      <style:text-properties style:text-underline-style="solid" style:text-underline-width="auto" style:text-underline-color="font-color" style:font-name-asian="標楷體1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fo:font-weight="bold" style:font-name-asian="標楷體1" style:font-size-asian="14pt" style:font-weight-asian="bold"/>
    </style:style>
    <style:style style:name="T2" style:family="text">
      <style:text-properties style:font-name-asian="標楷體1"/>
    </style:style>
    <style:style style:name="T3" style:family="text">
      <style:text-properties style:font-name-asian="標楷體1" loext:padding="0cm" loext:border="0.51pt solid #000000" loext:shadow="none"/>
    </style:style>
    <style:style style:name="T4" style:family="text">
      <style:text-properties style:font-name="標楷體" style:font-name-asian="標楷體1"/>
    </style:style>
    <style:style style:name="T5" style:family="text">
      <style:text-properties fo:font-size="13pt" fo:font-weight="bold" style:font-name-asian="標楷體1" style:font-size-asian="13pt" style:font-weight-asian="bold" style:font-size-complex="13pt" style:font-weight-complex="bold"/>
    </style:style>
    <style:style style:name="T6" style:family="text">
      <style:text-properties fo:language="en" fo:country="US" style:font-name-asian="標楷體1"/>
    </style:style>
    <style:style style:name="T7" style:family="text">
      <style:text-properties style:text-underline-style="solid" style:text-underline-width="auto" style:text-underline-color="font-color" style:font-name-asian="標楷體1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647cm" fo:min-width="1.266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dash" draw:stroke-dash="Dot" svg:stroke-width="0.026cm" svg:stroke-color="#000000" draw:stroke-linejoin="round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「班親會」開會通知</text:span><text:span text:style-name="T1"/></text:p>
      <text:p text:style-name="P2" loext:marker-style-name="T2"><text:span text:style-name="T2">親愛的家長您好：</text:span><text:span text:style-name="T2"/></text:p>
      <text:p text:style-name="P3" loext:marker-style-name="T4"><text:span text:style-name="T2"><text:s text:c="6"/>時間過得很快，又是一個新學期的開始，這也代表孩子的成長又邁升了一個新的階段。</text:span><text:span text:style-name="T4">家長對班級的關注與投入，有助於孩子的學習，大家如能秉持著愛自己孩子，同時也愛護班上的每個孩子，相信未來我們這一班，大人也好，孩子也好，一定都能分享著源源不斷的幸福。</text:span></text:p>
      <text:p text:style-name="P4" loext:marker-style-name="T2"><text:span text:style-name="T4">參與</text:span><text:span text:style-name="T2">「班親會」是家長支援班務的具體表現，也是親師合作的最佳管道。本班擬訂於</text:span><text:span text:style-name="T5"> <text:s text:c="3"/>月 <text:s/>日（星期 <text:s text:c="2"/>）下午 <text:s text:c="2"/>時 <text:s text:c="2"/>分 於 <text:s text:c="2"/>年級各班教室 <text:s/></text:span><text:span text:style-name="T2">召開本學期的第一次的班親會會議，屆時希望您能撥空蒞臨參加。</text:span></text:p>
      <text:p text:style-name="P5" loext:marker-style-name="T2"><text:span text:style-name="T2"><text:s text:c="6"/>順頌 <text:s/>萬事順心如意</text:span><text:span text:style-name="T2"/></text:p>
      <text:p text:style-name="P6" loext:marker-style-name="T2"><draw:custom-shape text:anchor-type="char" draw:z-index="1" draw:name=" 9" draw:style-name="gr1" draw:text-style-name="P11" svg:width="1.773cm" svg:height="0.9cm" svg:x="13.97cm" svg:y="0cm"><text:p text:style-name="Frame_20_contents"><text:span text:style-name="T2">敬上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<text:s text:c="30"/>年 <text:s text:c="5"/>班 教師 <text:s text:c="19"/></text:span><text:span text:style-name="T2"/></text:p>
      <text:p text:style-name="P9" loext:marker-style-name="T3"><draw:line text:anchor-type="char" draw:z-index="0" draw:name=" 2" draw:style-name="gr2" draw:text-style-name="P11" svg:x1="-0.318cm" svg:y1="0.139cm" svg:x2="15.876cm" svg:y2="0.14cm"><text:p/></draw:line><text:span text:style-name="T3">回 <text:s text:c="6"/>條</text:span><text:span text:style-name="T3"/></text:p>
      <text:p text:style-name="P2" loext:marker-style-name="T6"><text:span text:style-name="T6">對於上述的「班親會」會議，</text:span><text:span text:style-name="T6"/></text:p>
      <text:list text:style-name="WWNum1">
        <text:list-item>
          <text:p text:style-name="P7" loext:marker-style-name="T2"><text:span text:style-name="T2"><text:s/>樂意參加 <text:s text:c="16"/>其他意見：</text:span><text:span text:style-name="T2"/></text:p>
        </text:list-item>
        <text:list-item>
          <text:p text:style-name="P7" loext:marker-style-name="T2"><text:span text:style-name="T2"><text:s/>有事無法參加</text:span><text:span text:style-name="T2"/></text:p>
        </text:list-item>
      </text:list>
      <text:p text:style-name="P8" loext:marker-style-name="T7"><text:span text:style-name="T2"><text:s text:c="4"/>年 <text:s text:c="5"/>班 <text:s text:c="5"/>孩子：</text:span><text:span text:style-name="T7"> <text:s text:c="15"/></text:span><text:span text:style-name="T2"><text:s text:c="7"/>家長：</text:span><text:span text:style-name="T7"> <text:s text:c="15"/></text:span></text:p>
      <text:p text:style-name="P10" loext:marker-style-name="T7"/>
      <text:p text:style-name="P10" loext:marker-style-name="T7"/>
      <text:p text:style-name="P1" loext:marker-style-name="T1"><text:span text:style-name="T1">「班親會」開會通知</text:span><text:span text:style-name="T1"/></text:p>
      <text:p text:style-name="P2" loext:marker-style-name="T2"><text:span text:style-name="T2">親愛的家長您好：</text:span><text:span text:style-name="T2"/></text:p>
      <text:p text:style-name="P3" loext:marker-style-name="T4"><text:span text:style-name="T2"><text:s text:c="6"/>時間過得很快，又是一個新學期的開始，這也代表孩子的成長又邁升了一個新的階段。</text:span><text:span text:style-name="T4">家長對班級的關注與投入，有助於孩子的學習，大家如能秉持著愛自己孩子，同時也愛護班上的每個孩子，相信未來我們這一班，大人也好，孩子也好，一定都能分享著源源不斷的幸福。</text:span></text:p>
      <text:p text:style-name="P4" loext:marker-style-name="T2"><text:span text:style-name="T4">參與</text:span><text:span text:style-name="T2">「班親會」是家長支援班務的具體表現，也是親師合作的最佳管道。本班擬訂於</text:span><text:span text:style-name="T5"> <text:s text:c="3"/>月 <text:s text:c="2"/>日（星期 <text:s/>）下午 <text:s/>時 <text:s/>分 於 <text:s text:c="2"/>年級各班教室 <text:s/></text:span><text:span text:style-name="T2">召開本學期的第一次的班親會會議，屆時希望您能撥空蒞臨參加。</text:span></text:p>
      <text:p text:style-name="P4" loext:marker-style-name="T2"><text:span text:style-name="T2"><text:s text:c="6"/>順頌 <text:s/>萬事順心如意</text:span><text:span text:style-name="T2"/></text:p>
      <text:p text:style-name="P6" loext:marker-style-name="T2"><draw:custom-shape text:anchor-type="char" draw:z-index="3" draw:name=" 13" draw:style-name="gr1" draw:text-style-name="P11" svg:width="1.773cm" svg:height="0.9cm" svg:x="13.97cm" svg:y="0cm"><text:p text:style-name="Frame_20_contents"><text:span text:style-name="T2">敬上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<text:s text:c="31"/>年 <text:s text:c="5"/>班 教師 <text:s text:c="19"/></text:span><text:span text:style-name="T2"/></text:p>
      <text:p text:style-name="P9" loext:marker-style-name="T3"><draw:line text:anchor-type="char" draw:z-index="2" draw:name=" 11" draw:style-name="gr2" draw:text-style-name="P11" svg:x1="-0.318cm" svg:y1="0.139cm" svg:x2="15.876cm" svg:y2="0.14cm"><text:p/></draw:line><text:span text:style-name="T3">回 <text:s text:c="6"/>條</text:span><text:span text:style-name="T3"/></text:p>
      <text:p text:style-name="P2" loext:marker-style-name="T6"><text:span text:style-name="T6">對於上述的「班親會」會議，</text:span><text:span text:style-name="T6"/></text:p>
      <text:list text:continue-numbering="true" text:style-name="WWNum1">
        <text:list-item>
          <text:p text:style-name="P7" loext:marker-style-name="T2"><text:span text:style-name="T2"><text:s/>樂意參加 <text:s text:c="16"/>其他意見：</text:span><text:span text:style-name="T2"/></text:p>
        </text:list-item>
        <text:list-item>
          <text:p text:style-name="P7" loext:marker-style-name="T2"><text:span text:style-name="T2"><text:s/>有事無法參加</text:span><text:span text:style-name="T2"/></text:p>
        </text:list-item>
      </text:list>
      <text:p text:style-name="P8" loext:marker-style-name="T7"><text:span text:style-name="T2"><text:s text:c="3"/>年 <text:s text:c="5"/>班 <text:s text:c="5"/>孩子：</text:span><text:span text:style-name="T7"> <text:s text:c="15"/></text:span><text:span text:style-name="T2"><text:s text:c="7"/>家長：</text:span><text:span text:style-name="T7"> <text:s text:c="15"/>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PMingLiU" svg:font-family="PMingLiU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PMingLiU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PMingLiU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Salutation" style:family="paragraph" style:parent-style-name="Standard" style:next-style-name="Standard" style:class="text">
      <style:text-properties fo:language="af" fo:country="ZA"/>
    </style:style>
    <style:style style:name="Appendix" style:family="paragraph" style:parent-style-name="Standard" style:next-style-name="Standard" style:class="chapter">
      <style:paragraph-properties fo:margin-left="7.62cm" fo:margin-right="0cm" fo:text-indent="0cm" style:auto-text-indent="false"/>
      <style:text-properties fo:language="af" fo:country="ZA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  <style:text-properties style:font-name="標楷體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.501cm" fo:margin-right="3.1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彰化縣鹿港國小「班親會」籌組通知</dc:title>
    <meta:initial-creator>LEO</meta:initial-creator>
    <dc:creator>來賓使用者</dc:creator>
    <meta:editing-cycles>2</meta:editing-cycles>
    <meta:print-date>2011-09-01T00:32:00</meta:print-date>
    <meta:creation-date>2023-09-08T16:38:00</meta:creation-date>
    <dc:date>2023-09-08T16:38:00</dc:date>
    <meta:editing-duration>PT3M</meta:editing-duration>
    <meta:generator>MODA_ODF_Application_Tools/3.8.2.1$Windows_X86_64 LibreOffice_project/f5c26b4b56ec181260ce3dbfc96a37e316bb7ca8</meta:generator>
    <meta:document-statistic meta:table-count="0" meta:image-count="0" meta:object-count="0" meta:page-count="1" meta:paragraph-count="24" meta:word-count="548" meta:character-count="892" meta:non-whitespace-character-count="548"/>
    <meta:user-defined meta:name="AppVersion">16.0000</meta:user-defined>
    <meta:user-defined meta:name="Company"> </meta:user-defined>
    <meta:template xlink:type="simple" xlink:actuate="onRequest" xlink:title="Normal" xlink:href=""/>
  </office:meta>
</office:document-meta>
</file>